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a1721662e1dec8723d2d3f71e2489f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blogs:05_seiten_erstellen"/><text:bookmark-start text:name="__RefHeading___create_pages_1"/><text:bookmark-start text:name="create_pages"/>Create pages<text:bookmark-end text:name="__RefHeading___create_pages_1"/><text:bookmark-end text:name="create_pages"/></text:h>
      <text:h text:style-name="Heading_20_4" text:outline-level="4"><text:bookmark-start text:name="__RefHeading___step_1_2"/><text:bookmark-start text:name="step_1"/>step 1:<text:bookmark-end text:name="__RefHeading___step_1_2"/><text:bookmark-end text:name="step_1"/></text:h>
      <text:p text:style-name="Text_20_body">Login at the  administration page of the blog: <text:a xlink:type="simple" xlink:href="http://blog.stud.uni-goettingen.de/deinblogname/wp-admin" text:style-name="Internet_20_link" text:visited-style-name="Visited_20_Internet_20_Link">http://blog.stud.uni-goettingen.de/deinblogname/wp-admin</text:a></text:p>
      <text:h text:style-name="Heading_20_4" text:outline-level="4"><text:bookmark-start text:name="__RefHeading___step_2_3"/><text:bookmark-start text:name="step_2"/>step 2:<text:bookmark-end text:name="__RefHeading___step_2_3"/><text:bookmark-end text:name="step_2"/></text:h>
      <text:p text:style-name="Text_20_body">Click on the menu item called „Seiten“ („pages“).</text:p>
      <text:h text:style-name="Heading_20_4" text:outline-level="4"><text:bookmark-start text:name="__RefHeading___step_3_4"/><text:bookmark-start text:name="step_3"/>step 3:<text:bookmark-end text:name="__RefHeading___step_3_4"/><text:bookmark-end text:name="step_3"/></text:h>
      <text:p text:style-name="Text_20_body">In the overview you can see the page called „Beispiel-Seite“ („sample page“) which you can edit, rename or delete. </text:p>
      <text:h text:style-name="Heading_20_4" text:outline-level="4"><text:bookmark-start text:name="__RefHeading___step_4_5"/><text:bookmark-start text:name="step_4"/>step 4:<text:bookmark-end text:name="__RefHeading___step_4_5"/><text:bookmark-end text:name="step_4"/></text:h>
      <text:p text:style-name="Text_20_body">By clicking the button „Erstellen“ („create“) you can create a new page. </text:p>
      <text:p text:style-name="Text_20_body"><draw:frame draw:style-name="medialeft" draw:name="0" text:anchor-type="paragraph" draw:z-index="0" svg:width="20.902083333333cm" style:rel-width="100%" svg:height="11.27125cm" style:rel-height="scale"><draw:image xlink:href="Pictures/8a1721662e1dec8723d2d3f71e2489f2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0T09::01:13</meta:creation-date>
    <dc:creator>Generated</dc:creator>
    <dc:date>2026-08-20T09::01:13</dc:date>
    <dc:language>en-US</dc:language>
    <meta:editing-cycles>1</meta:editing-cycles>
    <meta:editing-duration>PT0S</meta:editing-duration>
    <dc:title>en:support:blogs:05_seiten_erstellen</dc:title>
  </office:meta>
</office:document-meta>
</file>