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5f11d9988bf2706602b2236862ad427.jpg"/>
  <manifest:file-entry manifest:media-type="image/jpeg" manifest:full-path="Pictures/8f572576836b95973dac9ce03175a06e.jpg"/>
  <manifest:file-entry manifest:media-type="image/png" manifest:full-path="Pictures/4e561781ac0ba38d95d66d4e967421c0.png"/>
  <manifest:file-entry manifest:media-type="image/png" manifest:full-path="Pictures/85c2c662e9a3d0d403869dbe9b728e20.png"/>
  <manifest:file-entry manifest:media-type="image/png" manifest:full-path="Pictures/651aa9d265c1a087b3403548bf36e748.png"/>
  <manifest:file-entry manifest:media-type="image/png" manifest:full-path="Pictures/6bef32842fe4ae8c62f7c6817f2c00d2.png"/>
  <manifest:file-entry manifest:media-type="image/png" manifest:full-path="Pictures/f3694731ec89163208f8146af8207609.png"/>
  <manifest:file-entry manifest:media-type="image/png" manifest:full-path="Pictures/f46c817b58675334806637bd808b2d8a.png"/>
  <manifest:file-entry manifest:media-type="image/png" manifest:full-path="Pictures/a8f69365339d02c2912f78d851c64856.png"/>
  <manifest:file-entry manifest:media-type="image/png" manifest:full-path="Pictures/663b1638f824a60503bb8bb39e5b99b3.png"/>
  <manifest:file-entry manifest:media-type="image/png" manifest:full-path="Pictures/d4fe0938f0e74dd8ad538c6ac8e32a76.png"/>
  <manifest:file-entry manifest:media-type="image/png" manifest:full-path="Pictures/3064027cbb3d108bf7db8263adef3882.png"/>
  <manifest:file-entry manifest:media-type="image/png" manifest:full-path="Pictures/b6b3c2fd38ffe64762d6bd01a3ef354f.png"/>
  <manifest:file-entry manifest:media-type="image/png" manifest:full-path="Pictures/cbec9c0cafee15031580f55103197165.png"/>
  <manifest:file-entry manifest:media-type="image/png" manifest:full-path="Pictures/74e712316e7ba4154b3b6209606b926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blogs:02_themeauswahl"/><text:bookmark-start text:name="__RefHeading___choose_a_theme_1"/><text:bookmark-start text:name="choose_a_theme"/>Choose a theme<text:bookmark-end text:name="__RefHeading___choose_a_theme_1"/><text:bookmark-end text:name="choose_a_theme"/></text:h>
      <text:p text:style-name="Text_20_body">The variety of Wordpress themes is huge. Preinstalled themes are listed above. On request it is possible to provide more themes. For that, please <text:a xlink:type="simple" xlink:href="https://www.studit.uni-goettingen.de/en/support/studit_support/kontakt" text:style-name="Internet_20_link" text:visited-style-name="Visited_20_Internet_20_Link">contact</text:a> us. You can find more themes following this link: </text:p>
      <text:p text:style-name="Text_20_body"><text:a xlink:type="simple" xlink:href="http://wordpress.org/extend/themes/" text:style-name="Internet_20_link" text:visited-style-name="Visited_20_Internet_20_Link">http://wordpress.org/extend/themes/</text:a></text:p>
      <text:h text:style-name="Heading_20_3" text:outline-level="3"><text:bookmark-start text:name="__RefHeading___standard_theme_2"/><text:bookmark-start text:name="standard_theme"/>Standard theme<text:bookmark-end text:name="__RefHeading___standard_theme_2"/><text:bookmark-end text:name="standard_theme"/></text:h>
      <text:p text:style-name="Text_20_body">The standard theme is based on the theme called “Blass”. Amongst other features it is extended by the feature <text:a xlink:type="simple" xlink:href="https://www.studit.uni-goettingen.de/en/support/blogs/11_plugins" text:style-name="Internet_20_link" text:visited-style-name="Visited_20_Internet_20_Link">"dynamic headers"</text:a>. Consequently, it is possible to upload an own profile picture. </text:p>
      <text:p text:style-name="Text_20_body">Demo: <text:a xlink:type="simple" xlink:href="http://blog.stud.uni-goettingen.de/studit/" text:style-name="Internet_20_link" text:visited-style-name="Visited_20_Internet_20_Link">http://blog.stud.uni-goettingen.de/studit/</text:a></text:p>
      <text:p text:style-name="Horizontal_20_Line"/>
      <text:h text:style-name="Heading_20_3" text:outline-level="3"><text:bookmark-start text:name="__RefHeading___shuttershot_3"/><text:bookmark-start text:name="shuttershot"/>Shuttershot<text:bookmark-end text:name="__RefHeading___shuttershot_3"/><text:bookmark-end text:name="shuttershot"/></text:h>
      <text:p text:style-name="Text_20_body"><draw:frame draw:style-name="medialeft" draw:name="0" text:anchor-type="paragraph" draw:z-index="0" svg:width="7.9375cm" style:rel-width="100%" svg:height="5.953125cm" style:rel-height="scale"><draw:image xlink:href="Pictures/f5f11d9988bf2706602b2236862ad427.jpg" xlink:type="simple" xlink:show="embed" xlink:actuate="onLoad"/></draw:frame></text:p>
      <text:p text:style-name="Text_20_body">Demo: <text:a xlink:type="simple" xlink:href="http://jinsonathemes.com/fabs/?themedemo=Shutter-shot" text:style-name="Internet_20_link" text:visited-style-name="Visited_20_Internet_20_Link">http://jinsonathemes.com/fabs/?themedemo=Shutter-shot</text:a></text:p>
      <text:p text:style-name="Horizontal_20_Line"/>
      <text:h text:style-name="Heading_20_3" text:outline-level="3"><text:bookmark-start text:name="__RefHeading___wallbase_4"/><text:bookmark-start text:name="wallbase"/>Wallbase<text:bookmark-end text:name="__RefHeading___wallbase_4"/><text:bookmark-end text:name="wallbase"/></text:h>
      <text:p text:style-name="Text_20_body"><draw:frame draw:style-name="medialeft" draw:name="1" text:anchor-type="paragraph" draw:z-index="1" svg:width="7.9375cm" style:rel-width="100%" svg:height="5.953125cm" style:rel-height="scale"><draw:image xlink:href="Pictures/8f572576836b95973dac9ce03175a06e.jpg" xlink:type="simple" xlink:show="embed" xlink:actuate="onLoad"/></draw:frame></text:p>
      <text:p text:style-name="Text_20_body">Demo: <text:a xlink:type="simple" xlink:href="http://jinsonathemes.com/fabs/?themedemo=Wallbase" text:style-name="Internet_20_link" text:visited-style-name="Visited_20_Internet_20_Link">http://jinsonathemes.com/fabs/?themedemo=Wallbase</text:a></text:p>
      <text:p text:style-name="Horizontal_20_Line"/>
      <text:h text:style-name="Heading_20_3" text:outline-level="3"><text:bookmark-start text:name="__RefHeading___blacksapphire_5"/><text:bookmark-start text:name="blacksapphire"/>blacksapphire<text:bookmark-end text:name="__RefHeading___blacksapphire_5"/><text:bookmark-end text:name="blacksapphire"/></text:h>
      <text:p text:style-name="Text_20_body"><draw:frame draw:style-name="medialeft" draw:name="2" text:anchor-type="paragraph" draw:z-index="2" svg:width="7.9375cm" style:rel-width="100%" svg:height="5.953125cm" style:rel-height="scale"><draw:image xlink:href="Pictures/4e561781ac0ba38d95d66d4e967421c0.png" xlink:type="simple" xlink:show="embed" xlink:actuate="onLoad"/></draw:frame></text:p>
      <text:p text:style-name="Text_20_body">Demo: <text:a xlink:type="simple" xlink:href="http://www.freethemelayouts.com/blog/" text:style-name="Internet_20_link" text:visited-style-name="Visited_20_Internet_20_Link">http://www.freethemelayouts.com/blog/</text:a></text:p>
      <text:p text:style-name="Horizontal_20_Line"/>
      <text:h text:style-name="Heading_20_3" text:outline-level="3"><text:bookmark-start text:name="__RefHeading___greyzed_6"/><text:bookmark-start text:name="greyzed"/>Greyzed<text:bookmark-end text:name="__RefHeading___greyzed_6"/><text:bookmark-end text:name="greyzed"/></text:h>
      <text:p text:style-name="Text_20_body">Greyzed Wordpress Theme by The Forge Web Creations</text:p>
      <text:p text:style-name="Text_20_body"><draw:frame draw:style-name="medialeft" draw:name="3" text:anchor-type="paragraph" draw:z-index="3" svg:width="7.9375cm" style:rel-width="100%" svg:height="5.953125cm" style:rel-height="scale"><draw:image xlink:href="Pictures/85c2c662e9a3d0d403869dbe9b728e20.png" xlink:type="simple" xlink:show="embed" xlink:actuate="onLoad"/></draw:frame></text:p>
      <text:p text:style-name="Text_20_body">Demo: <text:a xlink:type="simple" xlink:href="http://greyzed-bloggertemplateplace.blogspot.de/" text:style-name="Internet_20_link" text:visited-style-name="Visited_20_Internet_20_Link">http://greyzed-bloggertemplateplace.blogspot.de/</text:a></text:p>
      <text:p text:style-name="Horizontal_20_Line"/>
      <text:h text:style-name="Heading_20_3" text:outline-level="3"><text:bookmark-start text:name="__RefHeading___chocotheme_7"/><text:bookmark-start text:name="chocotheme"/>ChocoTheme<text:bookmark-end text:name="__RefHeading___chocotheme_7"/><text:bookmark-end text:name="chocotheme"/></text:h>
      <text:p text:style-name="Text_20_body">Stylish WordPress theme with two columns, right-sidebar. 3 color schemes available. Theme options panel for background and navigation configuration.</text:p>
      <text:p text:style-name="Text_20_body"><draw:frame draw:style-name="medialeft" draw:name="4" text:anchor-type="paragraph" draw:z-index="4" svg:width="7.9375cm" style:rel-width="100%" svg:height="5.953125cm" style:rel-height="scale"><draw:image xlink:href="Pictures/651aa9d265c1a087b3403548bf36e748.png" xlink:type="simple" xlink:show="embed" xlink:actuate="onLoad"/></draw:frame></text:p>
      <text:p text:style-name="Text_20_body">Demo: <text:a xlink:type="simple" xlink:href="http://cssmayo.com/preview/chocotheme/" text:style-name="Internet_20_link" text:visited-style-name="Visited_20_Internet_20_Link">http://cssmayo.com/preview/chocotheme/</text:a></text:p>
      <text:p text:style-name="Horizontal_20_Line"/>
      <text:h text:style-name="Heading_20_3" text:outline-level="3"><text:bookmark-start text:name="__RefHeading___jq_8"/><text:bookmark-start text:name="jq"/>jQ<text:bookmark-end text:name="__RefHeading___jq_8"/><text:bookmark-end text:name="jq"/></text:h>
      <text:p text:style-name="Text_20_body">m34 of jQuery functions  as a practical theme options page as well. The design is clean and solid, valid CSS and XHTML. Features: threaded comments, drop-down navigation, different styles and more.</text:p>
      <text:p text:style-name="Text_20_body"><draw:frame draw:style-name="medialeft" draw:name="5" text:anchor-type="paragraph" draw:z-index="5" svg:width="7.9375cm" style:rel-width="100%" svg:height="5.953125cm" style:rel-height="scale"><draw:image xlink:href="Pictures/6bef32842fe4ae8c62f7c6817f2c00d2.png" xlink:type="simple" xlink:show="embed" xlink:actuate="onLoad"/></draw:frame></text:p>
      <text:p text:style-name="Text_20_body">Demo: <text:a xlink:type="simple" xlink:href="http://devolux.nh2.me/themes/jq/" text:style-name="Internet_20_link" text:visited-style-name="Visited_20_Internet_20_Link">http://devolux.nh2.me/themes/jq/</text:a></text:p>
      <text:p text:style-name="Horizontal_20_Line"/>
      <text:h text:style-name="Heading_20_3" text:outline-level="3"><text:bookmark-start text:name="__RefHeading___nightgate_9"/><text:bookmark-start text:name="nightgate"/>nightgate<text:bookmark-end text:name="__RefHeading___nightgate_9"/><text:bookmark-end text:name="nightgate"/></text:h>
      <text:p text:style-name="Text_20_body"><draw:frame draw:style-name="medialeft" draw:name="6" text:anchor-type="paragraph" draw:z-index="6" svg:width="7.9375cm" style:rel-width="100%" svg:height="5.953125cm" style:rel-height="scale"><draw:image xlink:href="Pictures/f3694731ec89163208f8146af8207609.png" xlink:type="simple" xlink:show="embed" xlink:actuate="onLoad"/></draw:frame></text:p>
      <text:p text:style-name="Text_20_body">Demo: <text:a xlink:type="simple" xlink:href="http://www.freethemelayouts.com/blog/" text:style-name="Internet_20_link" text:visited-style-name="Visited_20_Internet_20_Link">http://www.freethemelayouts.com/blog/</text:a></text:p>
      <text:p text:style-name="Horizontal_20_Line"/>
      <text:h text:style-name="Heading_20_3" text:outline-level="3"><text:bookmark-start text:name="__RefHeading___idream_10"/><text:bookmark-start text:name="idream"/>iDream<text:bookmark-end text:name="__RefHeading___idream_10"/><text:bookmark-end text:name="idream"/></text:h>
      <text:p text:style-name="Text_20_body">WordPress theme with two columns, four widget areas. The theme options include a removable bottom sidebar, category or page navigation, custom copyright notice. It comes with optional graphic logo.</text:p>
      <text:p text:style-name="Text_20_body"><draw:frame draw:style-name="medialeft" draw:name="7" text:anchor-type="paragraph" draw:z-index="7" svg:width="7.9375cm" style:rel-width="100%" svg:height="6.6145833333333cm" style:rel-height="scale"><draw:image xlink:href="Pictures/f46c817b58675334806637bd808b2d8a.png" xlink:type="simple" xlink:show="embed" xlink:actuate="onLoad"/></draw:frame></text:p>
      <text:p text:style-name="Text_20_body">Demo: <text:a xlink:type="simple" xlink:href="http://blog.stud.uni-goettingen.de/goeelearn" text:style-name="Internet_20_link" text:visited-style-name="Visited_20_Internet_20_Link">http://blog.stud.uni-goettingen.de/goeelearn</text:a></text:p>
      <text:p text:style-name="Horizontal_20_Line"/>
      <text:h text:style-name="Heading_20_3" text:outline-level="3"><text:bookmark-start text:name="__RefHeading___zbench_11"/><text:bookmark-start text:name="zbench"/>zBench<text:bookmark-end text:name="__RefHeading___zbench_11"/><text:bookmark-end text:name="zbench"/></text:h>
      <text:p text:style-name="Text_20_body">It is a simple WordPress theme without any plugin needed (support plugin WP-PageNavi, WP Page Numbers, WP-PostViews, wp-utf8-excerpt, Related Posts of Simple Tags, WP-RecentComments), little images, custom-menu, widgets, threaded-comments.</text:p>
      <text:p text:style-name="Text_20_body"><draw:frame draw:style-name="medialeft" draw:name="8" text:anchor-type="paragraph" draw:z-index="8" svg:width="7.9375cm" style:rel-width="100%" svg:height="5.953125cm" style:rel-height="scale"><draw:image xlink:href="Pictures/a8f69365339d02c2912f78d851c64856.png" xlink:type="simple" xlink:show="embed" xlink:actuate="onLoad"/></draw:frame></text:p>
      <text:p text:style-name="Text_20_body">Demo: <text:a xlink:type="simple" xlink:href="http://litethemes-zbench.blogspot.de/" text:style-name="Internet_20_link" text:visited-style-name="Visited_20_Internet_20_Link">http://litethemes-zbench.blogspot.de/</text:a></text:p>
      <text:p text:style-name="Horizontal_20_Line"/>
      <text:h text:style-name="Heading_20_3" text:outline-level="3"><text:bookmark-start text:name="__RefHeading___blass_12"/><text:bookmark-start text:name="blass"/>Blass<text:bookmark-end text:name="__RefHeading___blass_12"/><text:bookmark-end text:name="blass"/></text:h>
      <text:p text:style-name="Text_20_body">An elegant theme which is capable of widgets and comes without image files. </text:p>
      <text:p text:style-name="Text_20_body"><draw:frame draw:style-name="medialeft" draw:name="9" text:anchor-type="paragraph" draw:z-index="9" svg:width="7.9375cm" style:rel-width="100%" svg:height="5.953125cm" style:rel-height="scale"><draw:image xlink:href="Pictures/663b1638f824a60503bb8bb39e5b99b3.png" xlink:type="simple" xlink:show="embed" xlink:actuate="onLoad"/></draw:frame></text:p>
      <text:p text:style-name="Text_20_body">Demo: <text:a xlink:type="simple" xlink:href="http://blass.streetlog.de/" text:style-name="Internet_20_link" text:visited-style-name="Visited_20_Internet_20_Link">http://blass.streetlog.de/</text:a></text:p>
      <text:p text:style-name="Horizontal_20_Line"/>
      <text:h text:style-name="Heading_20_3" text:outline-level="3"><text:bookmark-start text:name="__RefHeading___clear_13"/><text:bookmark-start text:name="clear"/>Clear<text:bookmark-end text:name="__RefHeading___clear_13"/><text:bookmark-end text:name="clear"/></text:h>
      <text:p text:style-name="Text_20_body">Clear is the perfect theme for great authors. It is clean, clear and beautiful. It is a minimalistic one-cloumn theme with the widgets all arranged at the bottom. Clear was designed to make your content stand out and make everything else get out of the way. </text:p>
      <text:p text:style-name="Text_20_body"><draw:frame draw:style-name="medialeft" draw:name="10" text:anchor-type="paragraph" draw:z-index="10" svg:width="7.9375cm" style:rel-width="100%" svg:height="5.953125cm" style:rel-height="scale"><draw:image xlink:href="Pictures/d4fe0938f0e74dd8ad538c6ac8e32a76.png" xlink:type="simple" xlink:show="embed" xlink:actuate="onLoad"/></draw:frame></text:p>
      <text:p text:style-name="Text_20_body">Demo: <text:a xlink:type="simple" xlink:href="http://wp-themes.com/clear/" text:style-name="Internet_20_link" text:visited-style-name="Visited_20_Internet_20_Link">http://wp-themes.com/clear/</text:a></text:p>
      <text:p text:style-name="Horizontal_20_Line"/>
      <text:h text:style-name="Heading_20_3" text:outline-level="3"><text:bookmark-start text:name="__RefHeading___contempt_v2_14"/><text:bookmark-start text:name="contempt_v2"/>Contempt v2<text:bookmark-end text:name="__RefHeading___contempt_v2_14"/><text:bookmark-end text:name="contempt_v2"/></text:h>
      <text:p text:style-name="Text_20_body">Contempt based on Kubrick.</text:p>
      <text:p text:style-name="Text_20_body"><draw:frame draw:style-name="medialeft" draw:name="11" text:anchor-type="paragraph" draw:z-index="11" svg:width="7.9375cm" style:rel-width="100%" svg:height="5.953125cm" style:rel-height="scale"><draw:image xlink:href="Pictures/3064027cbb3d108bf7db8263adef3882.png" xlink:type="simple" xlink:show="embed" xlink:actuate="onLoad"/></draw:frame></text:p>
      <text:p text:style-name="Text_20_body">Demo: <text:a xlink:type="simple" xlink:href="http://blog.stud.uni-goettingen.de/herbstkurs2011" text:style-name="Internet_20_link" text:visited-style-name="Visited_20_Internet_20_Link">http://blog.stud.uni-goettingen.de/herbstkurs2011</text:a></text:p>
      <text:p text:style-name="Horizontal_20_Line"/>
      <text:h text:style-name="Heading_20_3" text:outline-level="3"><text:bookmark-start text:name="__RefHeading___angel_15"/><text:bookmark-start text:name="angel"/>Angel<text:bookmark-end text:name="__RefHeading___angel_15"/><text:bookmark-end text:name="angel"/></text:h>
      <text:p text:style-name="Text_20_body">Angel is a light colored theme with widget ready sidebars. </text:p>
      <text:p text:style-name="Text_20_body"><draw:frame draw:style-name="medialeft" draw:name="12" text:anchor-type="paragraph" draw:z-index="12" svg:width="7.9375cm" style:rel-width="100%" svg:height="3.7433233454924cm" style:rel-height="scale"><draw:image xlink:href="Pictures/b6b3c2fd38ffe64762d6bd01a3ef354f.png" xlink:type="simple" xlink:show="embed" xlink:actuate="onLoad"/></draw:frame></text:p>
      <text:p text:style-name="Text_20_body">Demo: <text:a xlink:type="simple" xlink:href="http://wpthemes.blogohblog.net/" text:style-name="Internet_20_link" text:visited-style-name="Visited_20_Internet_20_Link">http://wpthemes.blogohblog.net/</text:a></text:p>
      <text:p text:style-name="Horizontal_20_Line"/>
      <text:h text:style-name="Heading_20_3" text:outline-level="3"><text:bookmark-start text:name="__RefHeading___journalist_16"/><text:bookmark-start text:name="journalist"/>Journalist<text:bookmark-end text:name="__RefHeading___journalist_16"/><text:bookmark-end text:name="journalist"/></text:h>
      <text:p text:style-name="Text_20_body">Journalist is a smart, minimal theme designed for professional journalists.</text:p>
      <text:p text:style-name="Text_20_body"><draw:frame draw:style-name="medialeft" draw:name="13" text:anchor-type="paragraph" draw:z-index="13" svg:width="7.9375cm" style:rel-width="100%" svg:height="5.953125cm" style:rel-height="scale"><draw:image xlink:href="Pictures/cbec9c0cafee15031580f55103197165.png" xlink:type="simple" xlink:show="embed" xlink:actuate="onLoad"/></draw:frame></text:p>
      <text:p text:style-name="Text_20_body">Demo: <text:a xlink:type="simple" xlink:href="http://journalistdemo.wordpress.com/" text:style-name="Internet_20_link" text:visited-style-name="Visited_20_Internet_20_Link">http://journalistdemo.wordpress.com/</text:a></text:p>
      <text:p text:style-name="Horizontal_20_Line"/>
      <text:h text:style-name="Heading_20_3" text:outline-level="3"><text:bookmark-start text:name="__RefHeading___manifest_17"/><text:bookmark-start text:name="manifest"/>Manifest<text:bookmark-end text:name="__RefHeading___manifest_17"/><text:bookmark-end text:name="manifest"/></text:h>
      <text:p text:style-name="Text_20_body">A clean and streamlined theme that focuses on the content and not the distractions.</text:p>
      <text:p text:style-name="Text_20_body"><draw:frame draw:style-name="medialeft" draw:name="14" text:anchor-type="paragraph" draw:z-index="14" svg:width="7.9375cm" style:rel-width="100%" svg:height="5.953125cm" style:rel-height="scale"><draw:image xlink:href="Pictures/74e712316e7ba4154b3b6209606b9263.png" xlink:type="simple" xlink:show="embed" xlink:actuate="onLoad"/></draw:frame></text:p>
      <text:p text:style-name="Text_20_body">Demo: <text:a xlink:type="simple" xlink:href="http://demo.jimbarraud.com/manifest/" text:style-name="Internet_20_link" text:visited-style-name="Visited_20_Internet_20_Link">http://demo.jimbarraud.com/manifest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19::05:12</meta:creation-date>
    <dc:creator>Generated</dc:creator>
    <dc:date>2026-08-19T19::05:12</dc:date>
    <dc:language>en-US</dc:language>
    <meta:editing-cycles>1</meta:editing-cycles>
    <meta:editing-duration>PT0S</meta:editing-duration>
    <dc:title>en:support:blogs:02_themeauswahl</dc:title>
  </office:meta>
</office:document-meta>
</file>