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78846e0d7104a6e62c9c3d7134bb543.jpg"/>
  <manifest:file-entry manifest:media-type="image/jpeg" manifest:full-path="Pictures/0640f2efd579eca7a45a26ffa339d90d.jpg"/>
  <manifest:file-entry manifest:media-type="image/jpeg" manifest:full-path="Pictures/da4af4169aa02f80fa5bdff56b70b58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campus:stu_studienservice_telefon"/><text:bookmark-start text:name="__RefHeading___telefonnummern_in_sb-funktionen_hinterlegen_1"/><text:bookmark-start text:name="telefonnummern_in_sb-funktionen_hinterlegen"/>Telefonnummern in SB-Funktionen hinterlegen<text:bookmark-end text:name="__RefHeading___telefonnummern_in_sb-funktionen_hinterlegen_1"/><text:bookmark-end text:name="telefonnummern_in_sb-funktionen_hinterlegen"/></text:h>
      <text:p text:style-name="Text_20_body"><text:span text:style-name="Strong_20_Emphasis">
Es kann hier eine oder mehrere Telefonnummern hinterlegt werden. Dies ist wichtig für die Kontaktaufnahme der Universität, für Präsenzprüfungen in der aktuellen Situation der Corona-Pandemie (Kontaktnachverfolgung) sowie zukünftig für eine Passwortzurücksetzung per mobile-TAN.</text:span></text:p>
      <text:p text:style-name="Text_20_body">Die Anleitung ist hier als kurzes Video (sorry für die schlechte Tonqualität, das ging ad hoc nicht besser, wird geändert) und eine Schritt für Schritt Anleitung mit Screenshots hinterlegt.</text:p>
      <text:p text:style-name="Text_20_body"><text:line-break/>
<text:a xlink:type="simple" xlink:href="https://www.studit.uni-goettingen.de/ecampus/telefon.mp4" text:style-name="Internet_20_link" text:visited-style-name="Visited_20_Internet_20_Link">telefon.mp4</text:a></text:p>
      <text:p text:style-name="Text_20_body">Zunächst normal im eCampus einloggen, dann auf „Weitere Dienste“ –&gt; SB-Funktionen „ klicken.
<draw:frame draw:style-name="media" draw:name="0" text:anchor-type="as-char" draw:z-index="0" svg:width="21.166666666667cm" style:rel-width="100%" svg:height="9.3970695970696cm" style:rel-height="scale"><draw:image xlink:href="Pictures/878846e0d7104a6e62c9c3d7134bb543.jpg" xlink:type="simple" xlink:show="embed" xlink:actuate="onLoad"/></draw:frame></text:p>
      <text:p text:style-name="Text_20_body">Dann den Reiter „Kontaktdaten“ klicken.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üfungsrelevante Kontaktdaten müssen im Feld <text:span text:style-name="Strong_20_Emphasis">Studium - Korrespondenz</text:span> hinterlegt sein.</text:p></table:table-cell></table:table-row></table:table></draw:text-box></draw:frame></text:p>
      <text:p text:style-name="Text_20_body">Klicken Sie im Feld <text:span text:style-name="Strong_20_Emphasis">Studium - Korrespondenz</text:span> den Stift und bearbeiten Sie hier die Adressen und Telefonnummern.<text:line-break/>
<draw:frame draw:style-name="media" draw:name="1" text:anchor-type="as-char" draw:z-index="1" svg:width="9.445625cm" style:rel-width="100%" svg:height="7.7522916666667cm" style:rel-height="scale"><draw:image xlink:href="Pictures/0640f2efd579eca7a45a26ffa339d90d.jpg" xlink:type="simple" xlink:show="embed" xlink:actuate="onLoad"/></draw:frame><text:line-break/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Wichtig: Nur die mit einem Häkchen markierte Telefonnummer wird in Subsysteme, wie zum Beispiel FlexNow synchronisiert (Prüfungen).</text:span> <text:line-break/></text:p></table:table-cell></table:table-row></table:table></draw:text-box></draw:frame></text:p>
      <text:p text:style-name="Text_20_body"><draw:frame draw:style-name="media" draw:name="2" text:anchor-type="as-char" draw:z-index="2" svg:width="21.298958333333cm" style:rel-width="100%" svg:height="13.282083333333cm" style:rel-height="scale"><draw:image xlink:href="Pictures/da4af4169aa02f80fa5bdff56b70b58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8T15::51:32</meta:creation-date>
    <dc:creator>Generated</dc:creator>
    <dc:date>2026-09-08T15::51:32</dc:date>
    <dc:language>en-US</dc:language>
    <meta:editing-cycles>1</meta:editing-cycles>
    <meta:editing-duration>PT0S</meta:editing-duration>
    <dc:title>ecampus:stu_studienservice_telefon</dc:title>
  </office:meta>
</office:document-meta>
</file>